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Text_20_body">
      <style:text-properties fo:font-weight="bold"/>
    </style:style>
    <style:style style:name="P2" style:family="paragraph" style:parent-style-name="Text_20_body" style:list-style-name="L1">
      <style:text-properties officeooo:paragraph-rsid="0009a91b"/>
    </style:style>
    <style:style style:name="P3" style:family="paragraph" style:parent-style-name="Text_20_body" style:list-style-name="L1"/>
    <style:style style:name="P4" style:family="paragraph" style:parent-style-name="Text_20_body" style:list-style-name="L2"/>
    <style:style style:name="P5" style:family="paragraph" style:parent-style-name="Text_20_body" style:list-style-name="L3"/>
    <style:style style:name="P6" style:family="paragraph" style:parent-style-name="Text_20_body" style:list-style-name="L3">
      <style:text-properties officeooo:paragraph-rsid="000b55ff"/>
    </style:style>
    <style:style style:name="P7" style:family="paragraph" style:parent-style-name="Text_20_body" style:list-style-name="L3">
      <style:text-properties fo:font-size="12pt" fo:font-weight="bold" officeooo:paragraph-rsid="000b55ff" style:font-size-asian="12pt" style:font-weight-asian="bold" style:font-size-complex="12pt" style:font-weight-complex="bold"/>
    </style:style>
    <style:style style:name="P8" style:family="paragraph" style:parent-style-name="Text_20_body" style:list-style-name="L4">
      <style:paragraph-properties fo:margin-top="0cm" fo:margin-bottom="0cm" style:contextual-spacing="false"/>
    </style:style>
    <style:style style:name="P9" style:family="paragraph" style:parent-style-name="Text_20_body" style:list-style-name="L4"/>
    <style:style style:name="P10" style:family="paragraph" style:parent-style-name="Text_20_body" style:list-style-name="L5"/>
    <style:style style:name="P11" style:family="paragraph" style:parent-style-name="Text_20_body" style:list-style-name="L6"/>
    <style:style style:name="P12" style:family="paragraph" style:parent-style-name="Text_20_body" style:list-style-name="L7"/>
    <style:style style:name="P13" style:family="paragraph" style:parent-style-name="Text_20_body" style:list-style-name="L8"/>
    <style:style style:name="P14" style:family="paragraph" style:parent-style-name="Text_20_body" style:list-style-name="L9"/>
    <style:style style:name="P15" style:family="paragraph" style:parent-style-name="Text_20_body" style:list-style-name="L10"/>
    <style:style style:name="P16" style:family="paragraph" style:parent-style-name="Text_20_body" style:list-style-name="L11"/>
    <style:style style:name="P17" style:family="paragraph" style:parent-style-name="Text_20_body" style:list-style-name="L12"/>
    <style:style style:name="P18" style:family="paragraph" style:parent-style-name="Text_20_body" style:list-style-name="L13"/>
    <style:style style:name="P19" style:family="paragraph" style:parent-style-name="Text_20_body" style:list-style-name="L14"/>
    <style:style style:name="P20" style:family="paragraph" style:parent-style-name="Text_20_body" style:list-style-name="L15"/>
    <style:style style:name="P21" style:family="paragraph" style:parent-style-name="Text_20_body" style:list-style-name="L16"/>
    <style:style style:name="P22" style:family="paragraph" style:parent-style-name="Text_20_body" style:list-style-name="L17"/>
    <style:style style:name="P23" style:family="paragraph" style:parent-style-name="Text_20_body" style:list-style-name="L1">
      <style:text-properties officeooo:paragraph-rsid="000b55ff"/>
    </style:style>
    <style:style style:name="P24" style:family="paragraph" style:parent-style-name="Text_20_body">
      <style:text-properties officeooo:paragraph-rsid="00070aea"/>
    </style:style>
    <style:style style:name="P25" style:family="paragraph" style:parent-style-name="Text_20_body">
      <style:text-properties fo:font-weight="bold" officeooo:paragraph-rsid="00070aea"/>
    </style:style>
    <style:style style:name="P26" style:family="paragraph" style:parent-style-name="Text_20_body">
      <style:paragraph-properties fo:margin-left="0cm" fo:margin-right="0cm" fo:margin-top="0cm" fo:margin-bottom="0.247cm" style:contextual-spacing="false" fo:line-height="114%" fo:text-align="center" style:justify-single-word="false" fo:text-indent="0cm" style:auto-text-indent="false"/>
      <style:text-properties officeooo:paragraph-rsid="000c438b"/>
    </style:style>
    <style:style style:name="T1" style:family="text">
      <style:text-properties fo:font-weight="bold"/>
    </style:style>
    <style:style style:name="T2" style:family="text">
      <style:text-properties style:text-line-through-style="none" style:text-line-through-type="none" fo:font-family="'Google Sans', Arial, sans-serif" fo:font-size="12pt" style:text-underline-style="none" fo:font-weight="normal" style:text-blinking="false" loext:padding="0cm" loext:border="none"/>
    </style:style>
    <text:list-style style:name="L1">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3">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4">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5">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6">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7">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8">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9">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0">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1">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2">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3">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4">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5">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6">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7">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ext_20_body"><text:span text:style-name="T1">REGULAMIN KONKURSU „ECO AUTO”</text:span> „<text:span text:style-name="T1">WYGRAJ TOYOTĘ AYGO!”</text:span></text:p>
      <text:p text:style-name="P1">§ 1. POSTANOWIENIA OGÓLNE</text:p>
      <text:list xml:id="list2701069784" text:style-name="L1">
        <text:list-item>
          <text:p text:style-name="P2">Organizatorem Konkursu pod nazwą „ECO AUTO”, zwanego dalej „Konkursem”, jest: Natural Hotel Group Sp. z o.o. </text:p>
          <text:p text:style-name="P2"><text:span text:style-name="T2">Warlity Wielkie 16, 14-100 Ostróda, woj. warmińsko-mazurskie</text:span> <text:s/></text:p>
          <text:p text:style-name="P2">NIP: 7412165659 <text:s/>REGON: 525469414 </text:p>
        </text:list-item>
        <text:list-item>
          <text:p text:style-name="P3">Konkurs jest organizowany w związku z działalnością Natural Hotel Eco &amp; Conference, Warlity Wielkie.</text:p>
        </text:list-item>
        <text:list-item>
          <text:p text:style-name="P3">Konkurs trwa od dnia 15 sierpnia 2026 r. do dnia 15 sierpnia 2027 r.</text:p>
        </text:list-item>
        <text:list-item>
          <text:p text:style-name="P3">Konkurs ma charakter promocyjny i służy w szczególności promowaniu Natural Hotel, jego oferty, działań ekologicznych oraz aktywności Uczestników związanej z pobytem w Hotelu.</text:p>
        </text:list-item>
        <text:list-item>
          <text:p text:style-name="P3">Udział w Konkursie jest dobrowolny.</text:p>
        </text:list-item>
        <text:list-item>
          <text:p text:style-name="P3">Konkurs jest prowadzony zgodnie z niniejszym Regulaminem oraz obowiązującymi przepisami prawa polskiego.</text:p>
        </text:list-item>
        <text:list-item>
          <text:p text:style-name="P3">Konkurs nie jest organizowany ani sponsorowany przez Google, Booking.com, Facebook, Instagram, TikTok ani YouTube.</text:p>
        </text:list-item>
        <text:list-item>
          <text:p text:style-name="P3">Podmioty wskazane w ust. 7 nie ponoszą odpowiedzialności za organizację, przebieg ani rozstrzygnięcie Konkursu.</text:p>
        </text:list-item>
      </text:list>
      <text:p text:style-name="P1">§ 2. UCZESTNICY KONKURSU</text:p>
      <text:list text:style-name="L2">
        <text:list-item>
          <text:p text:style-name="P4">Uczestnikiem Konkursu może być osoba fizyczna, która ukończyła 18 lat i posiada pełną zdolność do czynności prawnych.</text:p>
        </text:list-item>
        <text:list-item>
          <text:p text:style-name="P4">W Konkursie mogą uczestniczyć Goście indywidualni Natural Hotel.</text:p>
        </text:list-item>
        <text:list-item>
          <text:p text:style-name="P4">W przypadku pobytów grupowych, konferencji, szkoleń oraz wydarzeń firmowych Uczestnikiem Konkursu może być firma lub organizator wydarzenia dokonujący rezerwacji, pod warunkiem spełnienia warunków określonych w niniejszym Regulaminie.</text:p>
        </text:list-item>
        <text:list-item>
          <text:p text:style-name="P4">Uczestnicy konferencji, szkoleń, wydarzeń oraz członkowie grup nie uzyskują indywidualnego prawa do udziału w Konkursie z tytułu samego uczestnictwa w wydarzeniu.</text:p>
        </text:list-item>
        <text:list-item>
          <text:p text:style-name="P4">Udział w Konkursie wymaga zaakceptowania niniejszego Regulaminu.</text:p>
        </text:list-item>
      </text:list>
      <text:p text:style-name="P1">§ 3. ZASADY KONKURSU</text:p>
      <text:list text:style-name="L3">
        <text:list-item>
          <text:p text:style-name="P5">Podstawą udziału w Konkursie jest kwalifikowany pobyt w Natural Hotel oraz wykonanie działań konkursowych określonych w niniejszym Regulaminie.</text:p>
        </text:list-item>
        <text:list-item>
          <text:p text:style-name="P5">Uczestnik, który spełni warunki Konkursu, otrzymuje jeden EKO Bilet Konkursowy.</text:p>
        </text:list-item>
        <text:list-item>
          <text:p text:style-name="P5">Jeden EKO Bilet odpowiada jednemu kwalifikowanemu zgłoszeniu Uczestnika.</text:p>
        </text:list-item>
        <text:list-item>
          <text:p text:style-name="P5">Każdy kolejny kwalifikowany pobyt może stanowić podstawę do otrzymania kolejnego EKO Biletu, pod warunkiem ponownego spełnienia warunków Konkursu.</text:p>
        </text:list-item>
        <text:list-item>
          <text:p text:style-name="P5"><text:soft-page-break/>W ramach Konkursu Uczestnik: a) korzysta z pobytu w Natural Hotel, b) dzieli się autentycznym doświadczeniem związanym z pobytem w Natural Hotel, c) publikuje autorski materiał związany z pobytem w Natural Hotel w mediach społecznościowych.</text:p>
        </text:list-item>
        <text:list-item>
          <text:p text:style-name="P5">Materiał w mediach społecznościowych może mieć formę zdjęcia lub filmu i powinien być opublikowany na własnym profilu Uczestnika.</text:p>
        </text:list-item>
        <text:list-item>
          <text:p text:style-name="P5">Publikacja powinna zawierać wskazanie Natural Hotel lub umożliwiać jednoznaczne ustalenie, że materiał dotyczy pobytu w Natural Hotel.</text:p>
        </text:list-item>
        <text:list-item>
          <text:p text:style-name="P6">Uczestnik odpowiada za zgodność publikowanego materiału z prawem oraz za posiadanie praw do materiałów wykorzystanych w publikacji.</text:p>
          <text:p text:style-name="P7">§ 4. OPINIA I DOŚWIADCZENIE Z POBYTU</text:p>
        </text:list-item>
      </text:list>
      <text:list text:style-name="L4">
        <text:list-item>
          <text:p text:style-name="P8">Warunkiem udziału w Konkursie jest podzielenie się przez Uczestnika rzeczywistym, indywidualnym doświadczeniem związanym z pobytem w Natural Hotel oraz opublikowanie opinii dotyczącej tego pobytu, w szczególności w serwisie Google lub Booking.com, zgodnie z zasadami obowiązującymi w danym serwisie.</text:p>
        </text:list-item>
        <text:list-item>
          <text:p text:style-name="P8">Opinia musi wynikać z rzeczywistego pobytu Uczestnika oraz przedstawiać jego osobiste doświadczenia i wrażenia związane z pobytem w Natural Hotel.</text:p>
        </text:list-item>
        <text:list-item>
          <text:p text:style-name="P8">Opinia powinna mieć charakter rzeczowy, autentyczny i odnoszący się do rzeczywistych doświadczeń Uczestnika. Nie może zawierać treści obraźliwych, wulgarnych, dyskryminujących, naruszających dobra osobiste lub prawa osób trzecich, nawołujących do nienawiści ani innych treści bezprawnych.</text:p>
        </text:list-item>
        <text:list-item>
          <text:p text:style-name="P8">W ramach Konkursu Uczestnik przedstawia swoje doświadczenia związane z pobytem w sposób odpowiadający charakterowi Konkursu, którego celem jest promowanie Natural Hotel, jego oferty, atmosfery, walorów oraz działań związanych z ideą ECO.</text:p>
        </text:list-item>
        <text:list-item>
          <text:p text:style-name="P8">Organizator nie narzuca Uczestnikowi treści opinii, nie wymaga użycia określonych sformułowań ani wskazania określonej liczby gwiazdek. Ocenie konkursowej podlega przede wszystkim sposób przedstawienia doświadczenia, jego autentyczność, kreatywność oraz indywidualny charakter zgłoszenia.</text:p>
        </text:list-item>
        <text:list-item>
          <text:p text:style-name="P8">Organizator nie ingeruje w treść opinii publikowanych przez Uczestników i nie dokonuje ich zmian.</text:p>
        </text:list-item>
        <text:list-item>
          <text:p text:style-name="P8">Uczestnik ponosi odpowiedzialność za treść opublikowanej przez siebie opinii w zakresie wynikającym z obowiązujących przepisów prawa.</text:p>
        </text:list-item>
        <text:list-item>
          <text:p text:style-name="P8">Opinie publikowane w zewnętrznych serwisach podlegają zasadom i regulaminom obowiązującym w tych serwisach.</text:p>
        </text:list-item>
        <text:list-item>
          <text:p text:style-name="P9">Organizator nie jest administratorem treści publikowanych przez Uczestników w zewnętrznych serwisach.</text:p>
        </text:list-item>
      </text:list>
      <text:list text:style-name="L5">
        <text:list-header>
          <text:p text:style-name="P10"/>
        </text:list-header>
      </text:list>
      <text:p text:style-name="P1">§ 5. EKO BILET KONKURSOWY</text:p>
      <text:list text:style-name="L6">
        <text:list-item>
          <text:p text:style-name="P11">EKO Bilet Konkursowy jest potwierdzeniem zgłoszenia Uczestnika do Konkursu.</text:p>
        </text:list-item>
        <text:list-item>
          <text:p text:style-name="P11">EKO Bilet zawiera w szczególności: a) datę pobytu, b) numer pokoju lub VIP House, c) imię i nazwisko Uczestnika, d) adres e-mail, e) numer telefonu, f) nazwę firmy lub organizatora, jeżeli dotyczy.</text:p>
        </text:list-item>
        <text:list-item>
          <text:p text:style-name="P11"><text:soft-page-break/>Uczestnik zobowiązany jest podać prawdziwe i aktualne dane.</text:p>
        </text:list-item>
        <text:list-item>
          <text:p text:style-name="P11">Po spełnieniu warunków Konkursu Uczestnik przedstawia zgłoszenie w Recepcji Natural Hotel.</text:p>
        </text:list-item>
        <text:list-item>
          <text:p text:style-name="P11">Zespół Recepcji dokonuje weryfikacji spełnienia warunków udziału.</text:p>
        </text:list-item>
        <text:list-item>
          <text:p text:style-name="P11">Po pozytywnej weryfikacji EKO Bilet zostaje umieszczony w specjalnej EKO Skrzyni (urnie zgłoszeniowej), stanowiącej element identyfikacji i oprawy Konkursu.</text:p>
        </text:list-item>
        <text:list-item>
          <text:p text:style-name="P11">EKO Skrzynia służy do przechowywania EKO Biletów zgłoszonych do Konkursu.</text:p>
        </text:list-item>
        <text:list-item>
          <text:p text:style-name="P11">EKO Bilet nie może zostać przekazany innej osobie.</text:p>
        </text:list-item>
        <text:list-item>
          <text:p text:style-name="P11">Zgłoszenie nieczytelne, niekompletne lub zawierające nieprawdziwe dane może zostać wyłączone z Konkursu.</text:p>
        </text:list-item>
      </text:list>
      <text:p text:style-name="P1">§ 6. IDEA EKO BILETU</text:p>
      <text:list text:style-name="L7">
        <text:list-item>
          <text:p text:style-name="P12">EKO Bilety wykonane są z materiału zawierającego nasiona kwiatów.</text:p>
        </text:list-item>
        <text:list-item>
          <text:p text:style-name="P12">Nasiona stanowią element ekologicznej idei Konkursu.</text:p>
        </text:list-item>
        <text:list-item>
          <text:p text:style-name="P12">Po zakończeniu Konkursu nasiona znajdujące się w EKO Biletach mogą zostać wykorzystane na terenie Natural Hotel w ramach działań związanych z zazielenianiem i upiększaniem terenu Hotelu.</text:p>
        </text:list-item>
        <text:list-item>
          <text:p text:style-name="P12">Organizator poprzez Konkurs promuje działania związane z ochroną przyrody oraz budowaniem świadomości ekologicznej.</text:p>
        </text:list-item>
      </text:list>
      <text:p text:style-name="P1">§ 7. NAGRODA</text:p>
      <text:list text:style-name="L8">
        <text:list-item>
          <text:p text:style-name="P13">Nagrodą główną w Konkursie jest samochód osobowy: TOYOTA AYGO.</text:p>
        </text:list-item>
        <text:list-item>
          <text:p text:style-name="P13">Szczegółowa wersja pojazdu, jego wyposażenie, kolor oraz wartość zostaną określone przez Organizatora przed wydaniem nagrody.</text:p>
        </text:list-item>
        <text:list-item>
          <text:p text:style-name="P13">Nagroda zostanie wydana Zwycięzcy zgodnie z obowiązującymi przepisami prawa.</text:p>
        </text:list-item>
        <text:list-item>
          <text:p text:style-name="P13">Nagroda rzeczowa nie podlega wymianie na inną nagrodę ani na ekwiwalent pieniężny, chyba że przepisy prawa stanowią inaczej.</text:p>
        </text:list-item>
        <text:list-item>
          <text:p text:style-name="P13">Wartość Nagrody Głównej zostanie powiększona o dodatkową nagrodę pieniężną w wysokości odpowiadającej 11,11% wartości brutto samochodu. Ta dodatkowa kwota nie zostanie wypłacona Zwycięzcy, lecz w całości potrącona i odprowadzona przez Organizatora na rachunek właściwego urzędu skarbowego jako zryczałtowany podatek dochodowy (10%) od wygranej w Konkursie, zgodnie z art. 30 ust. 1 pkt 2 ustawy o podatku dochodowym od osób fizycznych. Dzięki temu Zwycięzca nie ponosi kosztów podatku dochodowego z tytułu wygranej.</text:p>
        </text:list-item>
      </text:list>
      <text:p text:style-name="P1"/>
      <text:p text:style-name="P1"/>
      <text:p text:style-name="P1"/>
      <text:p text:style-name="P1"/>
      <text:p text:style-name="P1"><text:soft-page-break/>§ 8. KOMISJA KONKURSOWA</text:p>
      <text:list text:style-name="L9">
        <text:list-item>
          <text:p text:style-name="P14">Nad prawidłowym przebiegiem Konkursu oraz wyborem Zwycięzcy czuwa Komisja Konkursowa powołana przez Organizatora.</text:p>
        </text:list-item>
        <text:list-item>
          <text:p text:style-name="P14">Komisja Konkursowa składa się z co najmniej trzech osób wskazanych przez Organizatora.</text:p>
        </text:list-item>
        <text:list-item>
          <text:p text:style-name="P14">Komisja Konkursowa dokonuje oceny zgłoszeń zgodnie z kryteriami określonymi w niniejszym Regulaminie.</text:p>
        </text:list-item>
        <text:list-item>
          <text:p text:style-name="P14">Przy wyborze Zwycięzcy Komisja Konkursowa bierze pod uwagę w szczególności:</text:p>
        </text:list-item>
      </text:list>
      <text:p text:style-name="Text_20_body">a) kreatywność i pomysłowość zgłoszenia,<text:line-break/>b) oryginalność sposobu przedstawienia doświadczenia z pobytu,<text:line-break/>c) autentyczność i indywidualny charakter zgłoszenia,<text:line-break/>d) jakość przygotowanego materiału fotograficznego lub filmowego,<text:line-break/>e) sposób przedstawienia walorów i atmosfery Natural Hotel,<text:line-break/>f) zgodność zgłoszenia z ideą Konkursu oraz jego charakterem ECO,<text:line-break/>g) ogólny poziom artystyczny i sposób zaprezentowania doświadczenia Uczestnika.</text:p>
      <text:list text:continue-numbering="true" text:style-name="L9">
        <text:list-header>
          <text:p text:style-name="P14"/>
        </text:list-header>
        <text:list-item>
          <text:p text:style-name="P14">Każde zgłoszenie jest oceniane indywidualnie.</text:p>
        </text:list-item>
        <text:list-item>
          <text:p text:style-name="P14">Komisja Konkursowa sporządza protokół z wyboru Zwycięzcy.</text:p>
        </text:list-item>
        <text:list-item>
          <text:p text:style-name="P14">Decyzja Komisji Konkursowej w zakresie oceny zgłoszeń jest ostateczna, z zastrzeżeniem praw Uczestników wynikających z obowiązujących przepisów prawa.</text:p>
        </text:list-item>
      </text:list>
      <text:p text:style-name="P1">§ 9. WYBÓR ZWYCIĘZCY</text:p>
      <text:list text:style-name="L10">
        <text:list-item>
          <text:p text:style-name="P15">Zwycięzca zostanie wybrany spośród prawidłowo zgłoszonych Uczestników, którzy spełnili warunki Konkursu.</text:p>
        </text:list-item>
        <text:list-item>
          <text:p text:style-name="P15">Wyboru dokonuje Komisja Konkursowa na podstawie kryteriów określonych w § 8 Regulaminu.</text:p>
        </text:list-item>
        <text:list-item>
          <text:p text:style-name="P15">Zwycięzca zostanie wyłoniony najpóźniej w dniu 15 sierpnia 2027 r.</text:p>
        </text:list-item>
        <text:list-item>
          <text:p text:style-name="P15">Wynik Konkursu zostanie ogłoszony na stronie internetowej Organizatora oraz w oficjalnych kanałach komunikacji Natural Hotel.</text:p>
        </text:list-item>
        <text:list-item>
          <text:p text:style-name="P15">Zwycięzca zostanie również poinformowany indywidualnie za pomocą danych kontaktowych podanych w zgłoszeniu.</text:p>
        </text:list-item>
        <text:list-item>
          <text:p text:style-name="P15">Organizator może wskazać dodatkowe zgłoszenia rezerwowe.</text:p>
        </text:list-item>
        <text:list-item>
          <text:p text:style-name="P15">W przypadku braku możliwości skutecznego kontaktu ze Zwycięzcą lub braku spełnienia przez niego warunków odbioru nagrody Organizator może przyznać nagrodę kolejnemu Uczestnikowi wskazanemu przez Komisję Konkursową.</text:p>
        </text:list-item>
      </text:list>
      <text:p text:style-name="P1">§ 10. WYDANIE NAGRODY</text:p>
      <text:list text:style-name="L11">
        <text:list-item>
          <text:p text:style-name="P16">Warunkiem wydania nagrody jest pozytywna weryfikacja danych Zwycięzcy.</text:p>
        </text:list-item>
        <text:list-item>
          <text:p text:style-name="P16">Zwycięzca może zostać poproszony o okazanie dokumentu potwierdzającego tożsamość.</text:p>
        </text:list-item>
        <text:list-item>
          <text:p text:style-name="P16"><text:soft-page-break/>Termin i miejsce przekazania samochodu zostaną ustalone indywidualnie ze Zwycięzcą.</text:p>
        </text:list-item>
        <text:list-item>
          <text:p text:style-name="P16">Przekazanie samochodu zostanie potwierdzone odpowiednim dokumentem.</text:p>
        </text:list-item>
        <text:list-item>
          <text:p text:style-name="P16">Od momentu wydania samochodu koszty jego użytkowania, ubezpieczenia, rejestracji, serwisowania oraz eksploatacji ponosi Zwycięzca, chyba że Organizator postanowi inaczej.</text:p>
        </text:list-item>
      </text:list>
      <text:p text:style-name="P1">§ 11. PRAWA DO MATERIAŁÓW</text:p>
      <text:list text:style-name="L12">
        <text:list-item>
          <text:p text:style-name="P17">Uczestnik zachowuje majątkowe prawa autorskie do materiałów stworzonych przez siebie.</text:p>
        </text:list-item>
        <text:list-item>
          <text:p text:style-name="P17">Uczestnik oświadcza, że publikowane przez niego materiały nie naruszają praw osób trzecich.</text:p>
        </text:list-item>
        <text:list-item>
          <text:p text:style-name="P17">Przystępując do Konkursu, Uczestnik udziela Organizatorowi nieodpłatnej, niewyłącznej licencji na korzystanie z opublikowanych materiałów konkursowych (zdjęć, filmów) w celach promocyjnych Natural Hotel. Licencja obejmuje prawo do udostępniania i publicznego udostępniania materiałów w kanałach komunikacji Organizatora (w tym media społecznościowe: Facebook, Instagram, TikTok oraz na oficjalnej stronie internetowej).</text:p>
        </text:list-item>
        <text:list-item>
          <text:p text:style-name="P17">Licencja, o której mowa w ust. 3, zostaje udzielona na czas nieoznaczony i bez ograniczeń terytorialnych.</text:p>
        </text:list-item>
      </text:list>
      <text:p text:style-name="P1">§ 12. DANE OSOBOWE</text:p>
      <text:list text:style-name="L13">
        <text:list-item>
          <text:p text:style-name="P18">Administratorem danych osobowych Uczestników jest Organizator.</text:p>
        </text:list-item>
        <text:list-item>
          <text:p text:style-name="P18">Dane osobowe będą przetwarzane w celu: a) organizacji i przeprowadzenia Konkursu, b) weryfikacji zgłoszeń, c) kontaktu z Uczestnikami, d) wyłonienia i kontaktu ze Zwycięzcą, e) wydania nagrody, f) rozpatrywania reklamacji, g) realizacji obowiązków prawnych Organizatora.</text:p>
        </text:list-item>
        <text:list-item>
          <text:p text:style-name="P18">Podanie danych niezbędnych do udziału w Konkursie jest dobrowolne, jednak brak ich podania może uniemożliwić udział w Konkursie lub wydanie nagrody.</text:p>
        </text:list-item>
        <text:list-item>
          <text:p text:style-name="P18">Dane osobowe będą przetwarzane przez okres niezbędny do realizacji celów Konkursu oraz przez okres wymagany przepisami prawa.</text:p>
        </text:list-item>
        <text:list-item>
          <text:p text:style-name="P18">Uczestnikowi przysługują prawa wynikające z obowiązujących przepisów dotyczących ochrony danych osobowych.</text:p>
        </text:list-item>
        <text:list-item>
          <text:p text:style-name="P18">Szczegółowe informacje dotyczące przetwarzania danych osobowych znajdują się w Polityce Prywatności Organizatora.</text:p>
        </text:list-item>
      </text:list>
      <text:p text:style-name="P1">§ 13. REKLAMACJE</text:p>
      <text:list text:style-name="L14">
        <text:list-item>
          <text:p text:style-name="P19">Uczestnik może złożyć reklamację dotyczącą przebiegu Konkursu.</text:p>
        </text:list-item>
        <text:list-item>
          <text:p text:style-name="P19">Reklamacja powinna zawierać: a) imię i nazwisko Uczestnika, b) dane kontaktowe, c) opis sytuacji, której dotyczy reklamacja, d) uzasadnienie, e) żądanie Uczestnika.</text:p>
        </text:list-item>
        <text:list-item>
          <text:p text:style-name="P19">Reklamację można złożyć w formie: a) pisemnej na adres Organizatora, b) elektronicznej na adres e-mail Organizatora.</text:p>
        </text:list-item>
        <text:list-item>
          <text:p text:style-name="P19"><text:soft-page-break/>Reklamację należy złożyć w terminie 14 dni od dnia wystąpienia zdarzenia będącego jej przedmiotem, a w przypadku reklamacji dotyczącej wyniku Konkursu w terminie 14 dni od dnia ogłoszenia wyniku.</text:p>
        </text:list-item>
        <text:list-item>
          <text:p text:style-name="P19">Organizator rozpatruje reklamację w terminie 14 dni od dnia jej otrzymania.</text:p>
        </text:list-item>
        <text:list-item>
          <text:p text:style-name="P19">O sposobie rozpatrzenia reklamacji Uczestnik zostanie poinformowany na podany przez niego adres e-mail lub adres korespondencyjny.</text:p>
        </text:list-item>
        <text:list-item>
          <text:p text:style-name="P19">Złożenie reklamacji nie ogranicza praw Uczestnika wynikających z bezwzględnie obowiązujących przepisów prawa.</text:p>
        </text:list-item>
      </text:list>
      <text:p text:style-name="P1">§ 14. ODPOWIEDZIALNOŚĆ</text:p>
      <text:list text:style-name="L15">
        <text:list-item>
          <text:p text:style-name="P20">Organizator odpowiada za prawidłowe przeprowadzenie Konkursu zgodnie z Regulaminem oraz obowiązującymi przepisami prawa.</text:p>
        </text:list-item>
        <text:list-item>
          <text:p text:style-name="P20">Organizator nie ponosi odpowiedzialności za podanie przez Uczestnika nieprawdziwych lub nieaktualnych danych.</text:p>
        </text:list-item>
        <text:list-item>
          <text:p text:style-name="P20">Organizator nie ponosi odpowiedzialności za działanie zewnętrznych serwisów internetowych, w szczególności Google, Booking.com, Facebook, Instagram, TikTok oraz YouTube.</text:p>
        </text:list-item>
        <text:list-item>
          <text:p text:style-name="P20">Organizator nie odpowiada za usunięcie, ograniczenie widoczności lub zmianę sposobu prezentowania materiałów Uczestnika przez zewnętrzne platformy.</text:p>
        </text:list-item>
      </text:list>
      <text:p text:style-name="P1">§ 15. ZMIANA REGULAMINU</text:p>
      <text:list text:style-name="L16">
        <text:list-item>
          <text:p text:style-name="P21">Organizator może dokonać zmian Regulaminu wyłącznie w zakresie dopuszczalnym przez obowiązujące przepisy prawa.</text:p>
        </text:list-item>
        <text:list-item>
          <text:p text:style-name="P21">Zmiana Regulaminu nie może naruszać praw nabytych przez Uczestników.</text:p>
        </text:list-item>
        <text:list-item>
          <text:p text:style-name="P21">Informacja o zmianach Regulaminu zostanie udostępniona w sposób umożliwiający Uczestnikom zapoznanie się z ich treścią.</text:p>
        </text:list-item>
      </text:list>
      <text:p text:style-name="P1"/>
      <text:p text:style-name="P1">§ 16. POSTANOWIENIA KOŃCOWE</text:p>
      <text:list text:style-name="L17">
        <text:list-item>
          <text:p text:style-name="P22">Regulamin jest dostępny w Recepcji Natural Hotel oraz na stronie internetowej Organizatora.</text:p>
        </text:list-item>
        <text:list-item>
          <text:p text:style-name="P22">Przystąpienie do Konkursu oznacza zapoznanie się z Regulaminem i jego akceptację.</text:p>
        </text:list-item>
        <text:list-item>
          <text:p text:style-name="P22">W sprawach nieuregulowanych niniejszym Regulaminem zastosowanie mają przepisy prawa polskiego.</text:p>
        </text:list-item>
        <text:list-item>
          <text:p text:style-name="P22">Jeżeli którekolwiek z postanowień Regulaminu okaże się nieważne lub bezskuteczne, pozostałe postanowienia pozostają w mocy, o ile przepisy prawa nie stanowią inaczej.</text:p>
        </text:list-item>
        <text:list-item>
          <text:p text:style-name="P22">Konkurs nie opiera się na mechanizmie losowym. Zwycięzca jest wybierany przez Komisję Konkursową na podstawie oceny zgłoszeń według kryteriów określonych w Regulaminie.</text:p>
        </text:list-item>
        <text:list-item>
          <text:p text:style-name="P22">Organizator zobowiązuje się do przeprowadzenia Konkursu w sposób przejrzysty oraz zgodny z obowiązującymi przepisami prawa.</text:p>
        </text:list-item>
      </text:list>
      <text:list text:continue-list="list2701069784" text:style-name="L1">
        <text:list-header>
          <text:p text:style-name="P23"><text:soft-page-break/>Organizatorem Konkursu pod nazwą „ECO AUTO”, zwanego dalej „Konkursem”, jest: Natural Hotel Group Sp. z o.o. </text:p>
          <text:p text:style-name="P23"><text:span text:style-name="T2">Warlity Wielkie 16, 14-100 Ostróda, woj. warmińsko-mazurskie</text:span> <text:s/></text:p>
          <text:p text:style-name="P23">NIP: 7412165659 <text:s/>REGON: 525469414 </text:p>
        </text:list-header>
      </text:list>
      <text:p text:style-name="P24"/>
      <text:p text:style-name="P24"/>
      <text:p text:style-name="P25"/>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text:p>
      <text:p text:style-name="Standard"/>
      <text:p text:style-name="P2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pl" fo:country="PL"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umbering_20_Symbols" style:display-name="Numbering Symbols" style:family="text"/>
    <style:style style:name="Internet_20_link" style:display-name="Internet link" style:family="text">
      <style:text-properties fo:color="#0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12T16:53:40.916613400</meta:creation-date>
    <dc:date>2026-08-14T15:15:10.721921200</dc:date>
    <meta:editing-duration>PT50M23S</meta:editing-duration>
    <meta:editing-cycles>3</meta:editing-cycles>
    <meta:generator>LibreOffice/26.2.5.2$Windows_X86_64 LibreOffice_project/cd7284b4cbbfeb507e630c1aac019f4157393acb</meta:generator>
    <meta:print-date>2026-08-14T15:49:07.107080000</meta:print-date>
    <meta:document-statistic meta:table-count="0" meta:image-count="0" meta:object-count="0" meta:page-count="8" meta:paragraph-count="120" meta:word-count="1803" meta:character-count="13545" meta:non-whitespace-character-count="11949"/>
  </office:meta>
</office:document-meta>
</file>